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ObjectReplacements/Object 2"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list-style-name="L1"/>
    <style:style style:name="P2" style:family="paragraph" style:parent-style-name="Text_20_body">
      <style:text-properties officeooo:paragraph-rsid="0006d700"/>
    </style:style>
    <style:style style:name="P3" style:family="paragraph" style:parent-style-name="Text_20_body">
      <style:paragraph-properties fo:margin-top="0cm" fo:margin-bottom="0cm" loext:contextual-spacing="false"/>
    </style:style>
    <style:style style:name="P4" style:family="paragraph" style:parent-style-name="Text_20_body" style:list-style-name="L1">
      <style:paragraph-properties fo:margin-top="0cm" fo:margin-bottom="0cm" loext:contextual-spacing="false"/>
    </style:style>
    <style:style style:name="fr1" style:family="graphic" style:parent-style-name="OLE">
      <style:graphic-properties fo:margin-left="0cm" fo:margin-right="0cm" fo:margin-top="0cm" fo:margin-bottom="0cm" style:vertical-pos="top" style:vertical-rel="baseline" fo:padding="0cm" fo:border="none" draw:ole-draw-aspect="1" draw:frame-display-border="false"/>
    </style:style>
    <style:style style:name="Sect1" style:family="section">
      <style:section-properties fo:margin-left="0cm" fo:margin-right="0cm" style:editable="false">
        <style:columns fo:column-count="1" fo:column-gap="0cm"/>
      </style:section-properties>
    </style:style>
    <style:style style:name="Sect2" style:family="section">
      <style:section-properties fo:background-color="#000000" fo:margin-left="0cm" fo:margin-right="0cm" style:editable="false">
        <style:columns fo:column-count="1" fo:column-gap="0cm"/>
        <style:background-image/>
      </style:section-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section text:style-name="Sect1" text:name="ultimedia_content">
        <text:section text:style-name="Sect1" text:name="um_ultimedia_content_wrap_widget_default">
          <text:p text:style-name="Standard"/>
          <text:section text:style-name="Sect2" text:name="0_visible_player_brother">
            <text:section text:style-name="Sect1" text:name="dtk_placeholder_0">
              <text:p text:style-name="Standard"/>
            </text:section>
          </text:section>
        </text:section>
      </text:section>
      <text:p text:style-name="P2"/>
      <text:p text:style-name="P2">https://www.sudouest.fr/environnement/en-quete-demain/merignac-un-million-de-metres-cubes-d-eau-economise-sur-20-ans-16999841.php</text:p>
      <text:p text:style-name="P2"/>
      <text:p text:style-name="P2">Il serait présomptueux de résumer l’opération menée et réussie par la ville de Mérignac l’économie et la maîtrise de la consommation d’eau à quelques chiffres. Et pourtant. De 1997 à 2007, la consommation d’eau est passée de 243 887 mètres cubes à 154 188. Elle affiche à 168 102 mètres cubes en 2022, soit une réduction globale de 35 % : 45 % pour les espaces verts et 20 % pour les bâtiments… deux activités qui ont gagné plusieurs milliers de mètres carrés dans le même temps. Aussi, en 1977, la ville comptait 60 000 habitants contre 74 000 aujourd’hui. En parallèle, la facture d’eau, qui s’élevait à 481 000 euros en 1997, est restée sous la barre du demi-million l’année dernière soit 497 755 euros (bâtiments 340 794, espaces verts 156 961).</text:p>
      <text:p text:style-name="P3">Sur le même sujet </text:p>
      <text:p text:style-name="P3"><text:a xlink:type="simple" xlink:href="https://www.sudouest.fr/environnement/en-quete-demain/a-saint-malo-la-laiterie-malo-recycle-l-eau-de-son-lait-17640949.php" text:style-name="Internet_20_link" text:visited-style-name="Visited_20_Internet_20_Link"><text:s/></text:a></text:p>
      <text:p text:style-name="P3"/>
      <text:p text:style-name="P3"/>
      <text:p text:style-name="Text_20_body">Un peu d’histoire. Depuis 1940, la Gironde dont Mérignac est la deuxième ville, tire son eau des nappes profondes. Mais certaines sont surexploitées pointe du doigt un diagnostic en 1996. Devenue Métropole (1) en 2015, la CUB (Communauté urbaine de Bordeaux) et le Conseil départemental créent un syndicat mixte d’études et de gestion de la ressource en eau du département de la Gironde (Smegreg), en 1998, et élaborent un schéma d’aménagement et de gestion de l’eau (SAGE) nappes profondes.</text:p>
      <text:h text:style-name="Heading_20_2" text:outline-level="2">Un inventaire suivi d’actions</text:h>
      <text:p text:style-name="Text_20_body">Mérignac prend le dossier à bras-le-corps. La Ville se lance dans une politique pionnière dans le cadre de l’Agenda 21 ; « une politique environnementale volontariste à une époque la problématique de la ressource de l’eau n’était pas si prégnante pour le grand public. Aujourd’hui, parler d’écologie urbaine ou de transition écologique a un sens. Ces formules sont entendues », souligne Gérard Chausset, adjoint mérignacais en charge des espaces publics et de la mobilité.</text:p>
      <text:p text:style-name="Quotations">Le point faible de cette action : elle ne se voit pas auprès du public</text:p>
      <text:p text:style-name="P3"><text:bookmark text:name="17196776"/><text:s/>De 1997 à 2007, la consommation d’eau est passée de 243 887 mètres cubes à 154 188. Elle affiche à 168 102 mètres cubes en 2022. </text:p>
      <text:p text:style-name="Text_20_body"/>
      <text:p text:style-name="Text_20_body">Le jeune retraité, élu depuis 2001, liste les actions concrètes réalisées « au fil de l’eau » sur la base d’un état des lieux et d’un inventaire : la diversification des ressources en eau, la rénovation des canalisations (amélioration du rendement qui a atteint jusqu’à 80 % est retombé à 80 %), la chasse aux fuites dans le réseau (économie de flux), la récupération de l’eau de pluie via 3 cuves (4, 6,5 et 40 m³) au niveau des serres municipales, la télégestion pour un arrosage précis et utile, l’évolution <text:soft-page-break/>des plantes culturales pour le fleurissement et l’aménagement (Mérignac compte 3 Fleurs), l’arrêt des traitements phytosanitaires et des engrais chimiques, la formation des agents…</text:p>
      <text:p text:style-name="P3">Sur le même sujet </text:p>
      <text:p text:style-name="P3"><text:a xlink:type="simple" xlink:href="https://www.sudouest.fr/environnement/en-quete-demain/environnement-dans-le-cantal-une-blanchisserie-verte-oeuvre-depuis-des-annees-17639766.php" text:style-name="Internet_20_link" text:visited-style-name="Visited_20_Internet_20_Link"><text:s/></text:a></text:p>
      <text:p text:style-name="P3"><text:a xlink:type="simple" xlink:href="https://www.sudouest.fr/environnement/en-quete-demain/environnement-dans-le-cantal-une-blanchisserie-verte-oeuvre-depuis-des-annees-17639766.php" text:style-name="Internet_20_link" text:visited-style-name="Visited_20_Internet_20_Link"/></text:p>
      <text:p text:style-name="P3"><text:a xlink:type="simple" xlink:href="https://www.sudouest.fr/environnement/en-quete-demain/eau-des-douches-et-fontaines-en-acces-public-a-marseille-17639268.php" text:style-name="Internet_20_link" text:visited-style-name="Visited_20_Internet_20_Link"/></text:p>
      <text:p text:style-name="Text_20_body">Les bâtiments neufs bénéficient de systèmes hydro économes _ chasse double débit, mousseurs, temporisateur systématique, conception des espaces verts alentours économes en eau… _ autant de systèmes gracieusement donnés, sous la forme de kits, à plus de 8 000 familles par la Ville. Laquelle a réalisé une campagne de sobriété en 2022. Les prochaines actions concernent la mise en place de la télé relève pour la détection de fuite sur les compteurs des bâtiments, un audit sur l’eau des équipements communaux, la séparation des réseaux eau potable bâtiments et eau d’arrosage espaces verts et pour les bâtiments neufs l’instauration de cuve de récupération d’eau de pluie pour réalimenter les sanitaires.</text:p>
      <text:h text:style-name="Heading_20_2" text:outline-level="2">« Une action silencieuse »</text:h>
      <text:p text:style-name="Text_20_body">« Depuis quelques années, nous constatons une certaine stagnation des consommations d’eau. En effet, les économies dans ce domaine ne sont pas infinies. Nous sommes arrivés à un point d’équilibre », concède l’élu mérignacais. Il rappelle qu’en 2022, année de sécheresse et de canicule, la consommation d’eau a augmenté de 10 000 mètres cubes pour les espaces verts, engendrant un surcoût de 40 000 euros. « Il faudra attendre les données 2023 pour constater, ou non, un retour à la normale. »</text:p>
      <text:p text:style-name="P3"><text:bookmark text:name="17196773"/><text:s/>Gautier Ponpais et Gérard Chausset, adjoint à Mérignac, en charge des espaces publics et de la mobilité. </text:p>
      <text:p text:style-name="P3">GUILLAUME BONNAUD/SUD OUEST</text:p>
      <text:p text:style-name="P3">Sur le même sujet </text:p>
      <text:p text:style-name="P3"><text:a xlink:type="simple" xlink:href="https://www.sudouest.fr/environnement/en-quete-demain/ressources-la-societe-de-sucre-cristal-union-reutilise-l-eau-de-ses-betteraves-17639986.php" text:style-name="Internet_20_link" text:visited-style-name="Visited_20_Internet_20_Link"/></text:p>
      <text:p text:style-name="Text_20_body">Gérard Chausset assure que de 2003 à 2022, la baisse moyenne de consommation d’eau atteint 54 300 mètres cubes d’eau par an, soit « une projection sur 20 ans, d’une économie de 1 million de mètres cubes d’eau […] Toutes les données ne prennent pas en compte les coûts évités. Si nous étions restés sur la même trajectoire, nous aurions accentué la consommation et le coût ». Enfin, l’élu relève un défaut dans la cuirasse, plutôt « le point faible de cette action : elle ne se voit pas auprès du public. C’est une action silencieuse ».</text:p>
      <text:p text:style-name="Text_20_body"><text:span text:style-name="Emphasis">(1) La Métropole de Bordeaux compte 28 communes, soit 749 595 habitants, dont Bordeaux 243 626 à Bordeaux.</text:span></text:p>
      <text:section text:style-name="Sect1" text:name="poool-widget">
        <text:p text:style-name="Text_20_body"/>
        <text:section text:style-name="Sect1" text:name="3c33807d-b5bf-49eb-b8a4-a5e344ea6a2f">
          <text:p text:style-name="Text_20_body"><draw:frame draw:style-name="fr1" draw:name="Objet2" text:anchor-type="as-char" svg:width="1.247cm" svg:height="0.041cm" draw:z-index="0"><draw:floating-frame xlink:href="https://assets.poool.fr/paywall-frame.html" xlink:type="simple" xlink:show="embed" xlink:actuate="onLoad"/></draw:frame></text:p>
        </text:section>
      </text:section>
      <text:section text:style-name="Sect1" text:name="logora_synthese">
        <text:p text:style-name="Text_20_body"><text:a xlink:type="simple" xlink:href="https://kiosque.sudouest.fr/journal/2026-05-04" text:style-name="Internet_20_link" text:visited-style-name="Visited_20_Internet_20_Link"/></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cm 0.004cm 0.002cm" fo:padding="0cm" fo:border-left="none" fo:border-right="none" fo:border-top="none" fo:border-bottom="0.06pt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SimSun" style:font-family-asia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6-05-04T20:21:52.812000000</meta:creation-date>
    <dc:date>2026-05-04T21:25:56.713000000</dc:date>
    <meta:editing-duration>PT53M53S</meta:editing-duration>
    <meta:editing-cycles>1</meta:editing-cycles>
    <meta:document-statistic meta:table-count="0" meta:image-count="0" meta:object-count="1" meta:page-count="2" meta:paragraph-count="21" meta:word-count="792" meta:character-count="4813" meta:non-whitespace-character-count="4032"/>
    <meta:generator>LibreOffice/6.0.2.1$Windows_X86_64 LibreOffice_project/f7f06a8f319e4b62f9bc5095aa112a65d2f3ac89</meta:generator>
  </office:meta>
</office:document-meta>
</file>